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" svg:font-family="'Lucida Sans'" style:font-family-generic="swiss"/>
    <style:font-face style:name="Bahnschrift Light" svg:font-family="'Bahnschrift Light'" style:font-family-generic="roman" style:font-pitch="variable"/>
    <style:font-face style:name="Calibri" svg:font-family="Calibri" style:font-family-generic="roman" style:font-pitch="variable"/>
    <style:font-face style:name="Segoe UI" svg:font-family="'Segoe UI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line-height="150%" fo:text-indent="1.251cm" style:auto-text-indent="false"/>
      <style:text-properties style:font-name="Bahnschrift Light" fo:font-weight="bold" style:font-weight-asian="bold"/>
    </style:style>
    <style:style style:name="P2" style:family="paragraph" style:parent-style-name="Standard">
      <style:paragraph-properties fo:margin-left="0cm" fo:margin-right="0cm" fo:line-height="150%" fo:text-align="justify" style:justify-single-word="false" fo:text-indent="1.251cm" style:auto-text-indent="false"/>
    </style:style>
    <style:style style:name="P3" style:family="paragraph" style:parent-style-name="Standard">
      <style:paragraph-properties fo:margin-left="0cm" fo:margin-right="0cm" fo:line-height="150%" fo:text-align="justify" style:justify-single-word="false" fo:text-indent="1.249cm" style:auto-text-indent="false"/>
    </style:style>
    <style:style style:name="P4" style:family="paragraph" style:parent-style-name="Standard" style:master-page-name="Standard">
      <style:paragraph-properties style:page-number="auto"/>
    </style:style>
    <style:style style:name="T1" style:family="text">
      <style:text-properties style:font-name="Bahnschrift Light" fo:font-weight="bold" style:font-weight-asian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bookmark text:name="_GoBack"/><text:span text:style-name="T1">Esteban Alberto Pérez</text:span></text:p>
      <text:p text:style-name="Standard"><text:span text:style-name="T1">Director General </text:span></text:p>
      <text:p text:style-name="P1"/>
      <text:p text:style-name="P2"><text:span text:style-name="T1">Ingeniero Técnico de Obras públicas e Ingeniero Civil por la Universidad Católica San Antonio de Murcia, a la vez, ha realizado formación específica de Alta Dirección de Empresas de la Cadena alimentaria (ADECA) del Instituto Internacional San Telmo (Sevilla) en 2015.</text:span></text:p>
      <text:p text:style-name="P3"><text:span text:style-name="T1">La vinculación de Esteban Alberto con Grupo Ganaderos de Fuerteventura se inicia en 2007, año en el que terminó sus estudios académicos y se incorpora a la Gerencia de dicha empresa, en el año 2008 fue nombrado Director General.</text:span></text:p>
      <text:p text:style-name="P3"><text:span text:style-name="T1">Su experiencia se ha fundamentado en experiencias previas en el mundo del queso al ser una empresa familiar y los conocimientos adquiridos a lo largo de los años en la actividad, hechos que han permitido liderar en la última década el proceso de cambio y transformación de la compañía. Grupo Ganaderos de Fuerteventura es hoy una compañía que engloba en su actividad varios ámbitos relacionados con el sector primario, y comprometida con la transición hacia un modelo más sostenible en todas sus áreas.</text:span></text:p>
      <text:p text:style-name="P2"><text:span text:style-name="T1">Sus objetivos dentro del Grupo han sido impulsar la calidad y seguridad alimentaria de los productos que fabrican tales como modernizar, tecnificar e incorporar el talento necesario para profesionalizar su gestión, así como sentar las bases de los nuevos retos y estrategias para los próximos años, a la vez que realizar la diversificación del negocio en unidades complementarias al negocio principal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" svg:font-family="'Lucida Sans'" style:font-family-generic="swiss"/>
    <style:font-face style:name="Bahnschrift Light" svg:font-family="'Bahnschrift Light'" style:font-family-generic="roman" style:font-pitch="variable"/>
    <style:font-face style:name="Calibri" svg:font-family="Calibri" style:font-family-generic="roman" style:font-pitch="variable"/>
    <style:font-face style:name="Segoe UI" svg:font-family="'Segoe UI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loext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annotation_20_text" style:display-name="annotation text" style:family="paragraph" style:parent-style-name="Standard" style:default-outline-level="">
      <style:paragraph-properties fo:line-height="100%"/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 style:default-outline-level=""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Texto_20_de_20_globo_20_Car" style:display-name="Texto de globo C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xto_20_comentario_20_Car" style:display-name="Texto comentario Car" style:family="text" style:parent-style-name="Default_20_Paragraph_20_Font">
      <style:text-properties fo:font-size="10pt" style:font-size-asian="10pt" style:font-size-complex="10pt"/>
    </style:style>
    <style:style style:name="Asunto_20_del_20_comentario_20_Car" style:display-name="Asunto del comentario Car" style:family="text" style:parent-style-name="Texto_20_comentario_20_Car">
      <style:text-properties fo:font-size="10pt" fo:font-weight="bold" style:font-size-asian="10pt" style:font-weight-asian="bold" style:font-size-complex="10pt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 xmlns:fo="urn:oasis:names:tc:opendocument:xmlns:xsl-fo-compatible:1.0" xmlns:config="urn:oasis:names:tc:opendocument:xmlns:config:1.0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>
    <meta:initial-creator>ESTEBAN</meta:initial-creator>
    <dc:creator>JOSE BENITO DOVAL PAZ</dc:creator>
    <meta:editing-cycles>2</meta:editing-cycles>
    <meta:print-date>2020-06-24T14:40:00</meta:print-date>
    <meta:creation-date>2020-06-26T09:16:00</meta:creation-date>
    <dc:date>2020-06-26T09:16:00</dc:date>
    <meta:editing-duration>PT1M</meta:editing-duration>
    <meta:generator>LibreOffice/6.4.4.2$Windows_X86_64 LibreOffice_project/3d775be2011f3886db32dfd395a6a6d1ca2630ff</meta:generator>
    <meta:document-statistic meta:table-count="0" meta:image-count="0" meta:object-count="0" meta:page-count="1" meta:paragraph-count="6" meta:word-count="229" meta:character-count="1437" meta:non-whitespace-character-count="121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